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T2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P4" style:parent-style-name="Normal" style:list-style-name="LFO1" style:family="paragraph"/>
    <style:style style:name="T5" style:parent-style-name="DefaultParagraphFont" style:family="text">
      <style:text-properties fo:font-weight="bold" style:font-weight-asian="bold" style:font-weight-complex="bold"/>
    </style:style>
    <style:style style:name="P6" style:parent-style-name="Normal" style:list-style-name="LFO1" style:family="paragraph"/>
    <style:style style:name="T7" style:parent-style-name="DefaultParagraphFont" style:family="text">
      <style:text-properties fo:font-style="italic" style:font-style-asian="italic" style:font-style-complex="italic"/>
    </style:style>
    <style:style style:name="T8" style:parent-style-name="DefaultParagraphFont" style:family="text">
      <style:text-properties fo:font-style="italic" style:font-style-asian="italic" style:font-style-complex="italic"/>
    </style:style>
    <style:style style:name="T9" style:parent-style-name="DefaultParagraphFont" style:family="text">
      <style:text-properties fo:font-style="italic" style:font-style-asian="italic" style:font-style-complex="italic"/>
    </style:style>
    <style:style style:name="P10" style:parent-style-name="Normal" style:list-style-name="LFO1" style:family="paragraph"/>
    <style:style style:name="P11" style:parent-style-name="Normal" style:list-style-name="LFO1" style:family="paragraph"/>
    <style:style style:name="T12" style:parent-style-name="DefaultParagraphFont" style:family="text">
      <style:text-properties fo:font-weight="bold" style:font-weight-asian="bold" style:font-weight-complex="bold"/>
    </style:style>
    <style:style style:name="P13" style:parent-style-name="Normal" style:list-style-name="LFO1" style:family="paragraph"/>
    <style:style style:name="P14" style:parent-style-name="Normal" style:list-style-name="LFO1" style:family="paragraph"/>
    <style:style style:name="P15" style:parent-style-name="Normal" style:list-style-name="LFO1" style:family="paragraph"/>
    <style:style style:name="T16" style:parent-style-name="DefaultParagraphFont" style:family="text">
      <style:text-properties style:font-name="Segoe UI Symbol" style:font-name-complex="Segoe UI Symbol"/>
    </style:style>
    <style:style style:name="T17" style:parent-style-name="DefaultParagraphFont" style:family="text">
      <style:text-properties style:font-name="Aptos" style:font-name-complex="Aptos"/>
    </style:style>
    <style:style style:name="P18" style:parent-style-name="Normal" style:list-style-name="LFO1" style:family="paragraph"/>
    <style:style style:name="T19" style:parent-style-name="DefaultParagraphFont" style:family="text">
      <style:text-properties fo:font-weight="bold" style:font-weight-asian="bold" style:font-weight-complex="bold"/>
    </style:style>
    <style:style style:name="P20" style:parent-style-name="Normal" style:list-style-name="LFO1" style:family="paragraph"/>
    <style:style style:name="P21" style:parent-style-name="Normal" style:list-style-name="LFO1" style:family="paragraph"/>
    <style:style style:name="P22" style:parent-style-name="Normal" style:list-style-name="LFO1" style:family="paragraph"/>
    <style:style style:name="T23" style:parent-style-name="DefaultParagraphFont" style:family="text">
      <style:text-properties fo:font-weight="bold" style:font-weight-asian="bold" style:font-weight-complex="bold"/>
    </style:style>
    <style:style style:name="P24" style:parent-style-name="Normal" style:list-style-name="LFO1" style:family="paragraph"/>
    <style:style style:name="P25" style:parent-style-name="Normal" style:list-style-name="LFO1" style:family="paragraph"/>
    <style:style style:name="P26" style:parent-style-name="Normal" style:list-style-name="LFO1" style:family="paragraph"/>
    <style:style style:name="T27" style:parent-style-name="DefaultParagraphFont" style:family="text">
      <style:text-properties fo:font-weight="bold" style:font-weight-asian="bold" style:font-weight-complex="bold"/>
    </style:style>
    <style:style style:name="P28" style:parent-style-name="Normal" style:list-style-name="LFO1" style:family="paragraph"/>
    <style:style style:name="T29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list-style-name="LFO2" style:family="paragraph"/>
    <style:style style:name="T32" style:parent-style-name="DefaultParagraphFont" style:family="text">
      <style:text-properties fo:font-weight="bold" style:font-weight-asian="bold" style:font-weight-complex="bold"/>
    </style:style>
    <style:style style:name="P33" style:parent-style-name="Normal" style:list-style-name="LFO2" style:family="paragraph"/>
    <style:style style:name="P34" style:parent-style-name="Normal" style:list-style-name="LFO2" style:family="paragraph"/>
    <style:style style:name="P35" style:parent-style-name="Normal" style:list-style-name="LFO2" style:family="paragraph"/>
    <style:style style:name="T36" style:parent-style-name="DefaultParagraphFont" style:family="text">
      <style:text-properties fo:font-weight="bold" style:font-weight-asian="bold" style:font-weight-complex="bold"/>
    </style:style>
    <style:style style:name="P37" style:parent-style-name="Normal" style:list-style-name="LFO2" style:family="paragraph"/>
    <style:style style:name="P38" style:parent-style-name="Normal" style:list-style-name="LFO2" style:family="paragraph"/>
    <style:style style:name="P39" style:parent-style-name="Normal" style:list-style-name="LFO2" style:family="paragraph"/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Normal" style:list-style-name="LFO2" style:family="paragraph"/>
    <style:style style:name="P42" style:parent-style-name="Normal" style:list-style-name="LFO2" style:family="paragraph"/>
    <style:style style:name="T43" style:parent-style-name="DefaultParagraphFont" style:family="text">
      <style:text-properties fo:font-weight="bold" style:font-weight-asian="bold" style:font-weight-complex="bold"/>
    </style:style>
    <style:style style:name="P44" style:parent-style-name="Normal" style:list-style-name="LFO2" style:family="paragraph"/>
    <style:style style:name="P45" style:parent-style-name="Normal" style:list-style-name="LFO2" style:family="paragraph"/>
    <style:style style:name="P46" style:parent-style-name="Normal" style:list-style-name="LFO2" style:family="paragraph"/>
    <style:style style:name="T47" style:parent-style-name="DefaultParagraphFont" style:family="text">
      <style:text-properties fo:font-weight="bold" style:font-weight-asian="bold" style:font-weight-complex="bold"/>
    </style:style>
    <style:style style:name="P48" style:parent-style-name="Normal" style:list-style-name="LFO2" style:family="paragraph"/>
    <style:style style:name="P49" style:parent-style-name="Normal" style:list-style-name="LFO2" style:family="paragraph"/>
    <style:style style:name="P50" style:parent-style-name="Normal" style:list-style-name="LFO2" style:family="paragraph"/>
    <style:style style:name="T51" style:parent-style-name="DefaultParagraphFont" style:family="text">
      <style:text-properties fo:font-weight="bold" style:font-weight-asian="bold" style:font-weight-complex="bold"/>
    </style:style>
    <style:style style:name="P52" style:parent-style-name="Normal" style:list-style-name="LFO2" style:family="paragraph"/>
    <style:style style:name="P53" style:parent-style-name="Normal" style:list-style-name="LFO2" style:family="paragraph"/>
    <style:style style:name="P54" style:parent-style-name="Normal" style:list-style-name="LFO2" style:family="paragraph"/>
    <style:style style:name="T55" style:parent-style-name="DefaultParagraphFont" style:family="text">
      <style:text-properties fo:font-weight="bold" style:font-weight-asian="bold" style:font-weight-complex="bold"/>
    </style:style>
    <style:style style:name="P56" style:parent-style-name="Normal" style:list-style-name="LFO2" style:family="paragraph"/>
    <style:style style:name="P57" style:parent-style-name="Normal" style:list-style-name="LFO2" style:family="paragraph"/>
    <style:style style:name="T58" style:parent-style-name="DefaultParagraphFont" style:family="text">
      <style:text-properties fo:font-weight="bold" style:font-weight-asian="bold" style:font-weight-complex="bold"/>
    </style:style>
    <style:style style:name="P59" style:parent-style-name="Normal" style:list-style-name="LFO2" style:family="paragraph"/>
    <style:style style:name="P60" style:parent-style-name="Normal" style:list-style-name="LFO2" style:family="paragraph"/>
    <style:style style:name="T61" style:parent-style-name="DefaultParagraphFont" style:family="text">
      <style:text-properties style:font-name="Cambria Math" style:font-name-complex="Cambria Math"/>
    </style:style>
    <style:style style:name="P62" style:parent-style-name="Normal" style:list-style-name="LFO2" style:family="paragraph"/>
    <style:style style:name="T63" style:parent-style-name="DefaultParagraphFont" style:family="text">
      <style:text-properties fo:font-weight="bold" style:font-weight-asian="bold" style:font-weight-complex="bold"/>
    </style:style>
    <style:style style:name="P64" style:parent-style-name="Normal" style:list-style-name="LFO2" style:family="paragraph"/>
    <style:style style:name="P65" style:parent-style-name="Normal" style:list-style-name="LFO2" style:family="paragraph"/>
    <style:style style:name="T66" style:parent-style-name="DefaultParagraphFont" style:family="text">
      <style:text-properties fo:font-weight="bold" style:font-weight-asian="bold" style:font-weight-complex="bold"/>
    </style:style>
    <style:style style:name="P67" style:parent-style-name="Normal" style:list-style-name="LFO2" style:family="paragraph"/>
    <style:style style:name="P68" style:parent-style-name="Normal" style:list-style-name="LFO2" style:family="paragraph"/>
    <style:style style:name="T69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P71" style:parent-style-name="Normal" style:list-style-name="LFO3" style:family="paragraph"/>
    <style:style style:name="P72" style:parent-style-name="Normal" style:list-style-name="LFO3" style:family="paragraph"/>
    <style:style style:name="P73" style:parent-style-name="Normal" style:list-style-name="LFO3" style:family="paragraph"/>
    <style:style style:name="P74" style:parent-style-name="Normal" style:list-style-name="LFO3" style:family="paragraph"/>
    <style:style style:name="P75" style:parent-style-name="Normal" style:list-style-name="LFO3" style:family="paragraph"/>
    <style:style style:name="P76" style:parent-style-name="Normal" style:list-style-name="LFO3" style:family="paragraph"/>
    <style:style style:name="P77" style:parent-style-name="Normal" style:list-style-name="LFO3" style:family="paragraph"/>
    <style:style style:name="P78" style:parent-style-name="Normal" style:list-style-name="LFO3" style:family="paragraph"/>
    <style:style style:name="P79" style:parent-style-name="Normal" style:list-style-name="LFO3" style:family="paragraph"/>
    <style:style style:name="P80" style:parent-style-name="Normal" style:list-style-name="LFO3" style:family="paragraph"/>
    <style:style style:name="T81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82" style:parent-style-name="DefaultParagraphFont" style:family="text">
      <style:text-properties fo:font-weight="bold" style:font-weight-asian="bold" style:font-weight-complex="bold"/>
    </style:style>
    <style:style style:name="T83" style:parent-style-name="DefaultParagraphFont" style:family="text">
      <style:text-properties fo:font-weight="bold" style:font-weight-asian="bold" style:font-weight-complex="bold"/>
    </style:style>
    <style:style style:name="T84" style:parent-style-name="DefaultParagraphFont" style:family="text">
      <style:text-properties fo:font-weight="bold" style:font-weight-asian="bold" style:font-weight-complex="bold"/>
    </style:style>
    <style:style style:name="T85" style:parent-style-name="DefaultParagraphFont" style:family="text">
      <style:text-properties fo:font-weight="bold" style:font-weight-asian="bold" style:font-weight-complex="bold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Gales Solicitors website review</text:p>
      <text:p text:style-name="Normal"><draw:custom-shape svg:x="0in" svg:y="0in" svg:width="45.51042in" svg:height="0.00139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Normal"><text:span text:style-name="T2">✅</text:span><text:span text:style-name="T3"><text:s/>What’s working well</text:span></text:p>
      <text:list text:style-name="LFO1" text:continue-numbering="true">
        <text:list-item>
          <text:p text:style-name="P4"><text:span text:style-name="T5">Clear practice-area segmentation</text:span></text:p>
          <text:list text:continue-numbering="true">
            <text:list-item>
              <text:p text:style-name="P6">The homepage clearly lists major tabs:<text:s/><text:span text:style-name="T7">For Individuals</text:span>,<text:s/><text:span text:style-name="T8">Moving Home</text:span>,<text:s/><text:span text:style-name="T9">Employment Law for Employees</text:span>, etc. (<text:a office:title="Gales Solicitors - Employment &amp; Family Law Bournemouth" xlink:href="https://www.gales-solicitors.co.uk/" office:target-frame-name="_top" xlink:show="replace"><text:span text:style-name="Hyperlink">gales-solicitors.co.uk</text:span></text:a>)</text:p>
            </text:list-item>
            <text:list-item>
              <text:p text:style-name="P10">This helps visitors quickly see whether they’re in the right place (which is important for a law-firm site).</text:p>
            </text:list-item>
          </text:list>
        </text:list-item>
        <text:list-item>
          <text:p text:style-name="P11"><text:span text:style-name="T12">Friendly positioning &amp; trust signals</text:span></text:p>
          <text:list text:continue-numbering="true">
            <text:list-item>
              <text:p text:style-name="P13">The headline: “Expert advice with a friendly face” sets a welcoming tone. (<text:a office:title="Gales Solicitors - Employment &amp; Family Law Bournemouth" xlink:href="https://www.gales-solicitors.co.uk/" office:target-frame-name="_top" xlink:show="replace"><text:span text:style-name="Hyperlink">gales-solicitors.co.uk</text:span></text:a>)</text:p>
            </text:list-item>
            <text:list-item>
              <text:p text:style-name="P14">Includes team info, “Our History”, and contact details clearly in the footer, which builds credibility. (<text:a office:title="Gales Solicitors - Employment &amp; Family Law Bournemouth" xlink:href="https://www.gales-solicitors.co.uk/" office:target-frame-name="_top" xlink:show="replace"><text:span text:style-name="Hyperlink">gales-solicitors.co.uk</text:span></text:a>)</text:p>
            </text:list-item>
            <text:list-item>
              <text:p text:style-name="P15">External reviews indicate a good reputation (4<text:span text:style-name="T16">★</text:span>+ on review sites) which align with the website<text:span text:style-name="T17">’</text:span>s message. (<text:a office:title="Gales Solicitors - 16 Reviews - Legal in Bournemouth - Birdeye" xlink:href="https://reviews.birdeye.com/gales-solicitors-171184781559704?utm_source=chatgpt.com" office:target-frame-name="_top" xlink:show="replace"><text:span text:style-name="Hyperlink">Birdeye Experience Marketing platform</text:span></text:a>)</text:p>
            </text:list-item>
          </text:list>
        </text:list-item>
        <text:list-item>
          <text:p text:style-name="P18"><text:span text:style-name="T19">Contact form and multiple office locations</text:span></text:p>
          <text:list text:continue-numbering="true">
            <text:list-item>
              <text:p text:style-name="P20">The site offers a contact-form on the homepage (“Please fill in your details…”) which lowers the barrier to enquiry. (<text:a office:title="Gales Solicitors - Employment &amp; Family Law Bournemouth" xlink:href="https://www.gales-solicitors.co.uk/" office:target-frame-name="_top" xlink:show="replace"><text:span text:style-name="Hyperlink">gales-solicitors.co.uk</text:span></text:a>)</text:p>
            </text:list-item>
            <text:list-item>
              <text:p text:style-name="P21">The footer lists the three office locations (Winton, Tuckton, Bransgore) with address and phone number. (<text:a office:title="Gales Solicitors - Employment &amp; Family Law Bournemouth" xlink:href="https://www.gales-solicitors.co.uk/" office:target-frame-name="_top" xlink:show="replace"><text:span text:style-name="Hyperlink">gales-solicitors.co.uk</text:span></text:a>)</text:p>
            </text:list-item>
          </text:list>
        </text:list-item>
        <text:list-item>
          <text:p text:style-name="P22"><text:span text:style-name="T23">Good service breadth shown</text:span></text:p>
          <text:list text:continue-numbering="true">
            <text:list-item>
              <text:p text:style-name="P24">Both individual and business services are clearly delineated ("Individuals" vs "For Business"). (<text:a office:title="Gales Solicitors - Employment &amp; Family Law Bournemouth" xlink:href="https://www.gales-solicitors.co.uk/" office:target-frame-name="_top" xlink:show="replace"><text:span text:style-name="Hyperlink">gales-solicitors.co.uk</text:span></text:a>)</text:p>
            </text:list-item>
            <text:list-item>
              <text:p text:style-name="P25">This supports them in capturing a broader audience.</text:p>
            </text:list-item>
          </text:list>
        </text:list-item>
        <text:list-item>
          <text:p text:style-name="P26"><text:span text:style-name="T27">Professional aesthetic</text:span></text:p>
          <text:list text:continue-numbering="true">
            <text:list-item>
              <text:p text:style-name="P28">The design appears clean, navigation is top placed, image headings, and the usage of trusted firm visuals.</text:p>
            </text:list-item>
          </text:list>
        </text:list-item>
      </text:list>
      <text:p text:style-name="Normal"><draw:custom-shape svg:x="0in" svg:y="0in" svg:width="43.55972in" svg:height="0.00139in" draw:z-index="0" draw:id="id1" draw:style-name="a1" draw:name="Horizontal Line 2" text:anchor-type="as-char"><svg:title/><svg:desc/><draw:enhanced-geometry draw:type="non-primitive" svg:viewBox="0 0 21600 21600" draw:enhanced-path="M 0 0 L 21600 0 21600 21600 0 21600 Z N"/></draw:custom-shape></text:p>
      <text:p text:style-name="Normal"><text:span text:style-name="T29">🔍</text:span><text:span text:style-name="T30"><text:s/>Suggestions for improvement</text:span></text:p>
      <text:p text:style-name="Normal">Here are some areas where the site could be strengthened:</text:p>
      <text:soft-page-break/>
      <text:list text:style-name="LFO2" text:continue-numbering="true">
        <text:list-item>
          <text:p text:style-name="P31"><text:span text:style-name="T32">Mobile responsiveness &amp; speed</text:span></text:p>
          <text:list text:continue-numbering="true">
            <text:list-item>
              <text:p text:style-name="P33">Best practices for law-firm websites emphasise fast load times and mobile usability. (<text:a office:title="Law Firm Website Design Best Practices &amp; Examples - Forbes" xlink:href="https://www.forbes.com/advisor/business/software/law-firm-website-design/?utm_source=chatgpt.com" office:target-frame-name="_top" xlink:show="replace"><text:span text:style-name="Hyperlink">Forbes</text:span></text:a>)</text:p>
            </text:list-item>
            <text:list-item>
              <text:p text:style-name="P34">I didn’t perform a full speed audit, but it may be worth checking via e.g. Google PageSpeed Insights to ensure images, scripts, etc are optimised for mobile users.</text:p>
            </text:list-item>
          </text:list>
        </text:list-item>
        <text:list-item>
          <text:p text:style-name="P35"><text:span text:style-name="T36">Highlighting unique value / differentiators</text:span></text:p>
          <text:list text:continue-numbering="true">
            <text:list-item>
              <text:p text:style-name="P37">The messaging is strong, but it might benefit from more prominent emphasis on what makes Gales different (e.g., local heritage, years in business, results, client testimonials).</text:p>
            </text:list-item>
            <text:list-item>
              <text:p text:style-name="P38">For example: “75+ years” is visible but could be more visually emphasised. (<text:a office:title="Gales Solicitors - Employment &amp; Family Law Bournemouth" xlink:href="https://www.gales-solicitors.co.uk/" office:target-frame-name="_top" xlink:show="replace"><text:span text:style-name="Hyperlink">gales-solicitors.co.uk</text:span></text:a>)</text:p>
            </text:list-item>
          </text:list>
        </text:list-item>
        <text:list-item>
          <text:p text:style-name="P39"><text:span text:style-name="T40">Stronger calls to action (CTAs)</text:span></text:p>
          <text:list text:continue-numbering="true">
            <text:list-item>
              <text:p text:style-name="P41">The contact form is good, but other pages could benefit from clearer CTAs (e.g., “Book a free consultation”, “Call today”, “Download our guide”) especially on mobile.</text:p>
            </text:list-item>
          </text:list>
        </text:list-item>
        <text:list-item>
          <text:p text:style-name="P42"><text:span text:style-name="T43">Navigation streamlining &amp; internal linking</text:span></text:p>
          <text:list text:continue-numbering="true">
            <text:list-item>
              <text:p text:style-name="P44">The top nav bar is comprehensive, but might feel a little dense. Some users may prefer a simpler top-level nav plus a “more” section.</text:p>
            </text:list-item>
            <text:list-item>
              <text:p text:style-name="P45">Also consider adding a search bar or quick links for “Popular services” for ease of use.</text:p>
            </text:list-item>
          </text:list>
        </text:list-item>
        <text:list-item>
          <text:p text:style-name="P46"><text:span text:style-name="T47">Content depth &amp; SEO opportunity</text:span></text:p>
          <text:list text:continue-numbering="true">
            <text:list-item>
              <text:p text:style-name="P48">The “Articles &amp; Blogs” section exists (nav item). Ensuring that it is populated regularly with high-quality content will help with organic search and positioning as thought leader.</text:p>
            </text:list-item>
            <text:list-item>
              <text:p text:style-name="P49">Also ensure each service page (e.g., “Employment Law for Employees”) has unique meta-tags, schema markup, and local-SEO signals (since they have multiple locations).</text:p>
            </text:list-item>
          </text:list>
        </text:list-item>
        <text:list-item>
          <text:p text:style-name="P50"><text:span text:style-name="T51">Accessibility &amp; trust features</text:span></text:p>
          <text:list text:continue-numbering="true">
            <text:list-item>
              <text:p text:style-name="P52">Ensuring the site meets accessibility standards (alt-text on images, colour contrast, keyboard navigation) will support a wider audience and good SEO.</text:p>
            </text:list-item>
            <text:list-item>
              <text:p text:style-name="P53">Also, using more client-testimonials visually might reinforce trust (video testimonials if possible).</text:p>
            </text:list-item>
          </text:list>
        </text:list-item>
        <text:list-item>
          <text:p text:style-name="P54"><text:span text:style-name="T55">Analytics &amp; conversion measurement</text:span></text:p>
          <text:list text:continue-numbering="true">
            <text:list-item>
              <text:p text:style-name="P56">It’s worth confirming the site has analytics setup (e.g., behaviour flows, bounce rates, conversion tracking for contact-form submissions) so the firm can monitor what works and improve over time.</text:p>
            </text:list-item>
          </text:list>
        </text:list-item>
        <text:list-item>
          <text:p text:style-name="P57"><text:span text:style-name="T58">Visual hierarchy &amp; first-impression</text:span></text:p>
          <text:list text:continue-numbering="true">
            <text:list-item>
              <text:p text:style-name="P59">According to best practice: within ~50ms a visitor forms an impression. (<text:a office:title="Law Firm Website Design Best Practices &amp; Examples - Forbes" xlink:href="https://www.forbes.com/advisor/business/software/law-firm-website-design/?utm_source=chatgpt.com" office:target-frame-name="_top" xlink:show="replace"><text:span text:style-name="Hyperlink">Forbes</text:span></text:a>)</text:p>
            </text:list-item>
            <text:list-item>
              <text:p text:style-name="P60">So emphasising a strong hero image + a clear value proposition above<text:span text:style-name="T61">‐</text:span>the-fold could help (depending on current load on mobile).</text:p>
            </text:list-item>
          </text:list>
        </text:list-item>
        <text:list-item>
          <text:p text:style-name="P62"><text:span text:style-name="T63">Local SEO &amp; location engagement</text:span></text:p>
          <text:list text:continue-numbering="true">
            <text:list-item>
              <text:p text:style-name="P64">With three office locations, consider dedicated pages for each branch (with map, local staff, local testimonials) to rank more strongly for “solicitors Bournemouth”, “solicitors Christchurch”, etc.</text:p>
            </text:list-item>
          </text:list>
        </text:list-item>
        <text:list-item>
          <text:p text:style-name="P65"><text:span text:style-name="T66">Security &amp; trust badges</text:span></text:p>
          <text:list text:continue-numbering="true">
            <text:list-item>
              <text:p text:style-name="P67">While the site is marked “authorised and regulated” and the domain appears safe. (<text:a office:title="Gales-solicitors.co.uk Review: Legit or Scam? - eveninsight.com" xlink:href="https://eveninsight.com/safety-checker/website/gales-solicitors.co.uk?utm_source=chatgpt.com" office:target-frame-name="_top" xlink:show="replace"><text:span text:style-name="Hyperlink">eveninsight.com</text:span></text:a>)</text:p>
            </text:list-item>
            <text:list-item>
              <text:p text:style-name="P68">It could further benefit from visible security badges, SSL credentials, and maybe listing accreditations (e.g., “Conveyancing Quality Scheme (CQS)” if they have it). (One listing says they do) (<text:a office:title="Gales Solicitors Reviews | The Good Solicitor Guide" xlink:href="https://www.thegoodsolicitorguide.com/solicitor/gales?utm_source=chatgpt.com" office:target-frame-name="_top" xlink:show="replace"><text:span text:style-name="Hyperlink">thegoodsolicitorguide.com</text:span></text:a>)</text:p>
            </text:list-item>
          </text:list>
        </text:list-item>
      </text:list>
      <text:p text:style-name="Normal"><draw:custom-shape svg:x="0in" svg:y="0in" svg:width="43.55972in" svg:height="0.00139in" draw:z-index="0" draw:id="id2" draw:style-name="a2" draw:name="Horizontal Line 3" text:anchor-type="as-char"><svg:title/><svg:desc/><draw:enhanced-geometry draw:type="non-primitive" svg:viewBox="0 0 21600 21600" draw:enhanced-path="M 0 0 L 21600 0 21600 21600 0 21600 Z N"/></draw:custom-shape></text:p>
      <text:p text:style-name="Normal"><text:span text:style-name="T69">🎯</text:span><text:span text:style-name="T70"><text:s/>Recommendations / quick wins for this client</text:span></text:p>
      <text:p text:style-name="Normal">Based on the above, and given that you build websites for professional services and engineering/software clients, here are some actionable quick-wins you might propose:</text:p>
      <text:list text:style-name="LFO3" text:continue-numbering="true">
        <text:list-item>
          <text:p text:style-name="P71">Run a mobile &amp; speed audit (PageSpeed Insights + mobile user testing) and address any large image files or blocking scripts.</text:p>
        </text:list-item>
        <text:list-item>
          <text:p text:style-name="P72">Craft a headline variation on the homepage emphasising a unique differentiator (“Serving Bournemouth &amp; Christchurch for 75+ years” or similar).</text:p>
        </text:list-item>
        <text:list-item>
          <text:p text:style-name="P73">Add a prominent CTA button in the hero section (“Book a Free 30-min Consultation”) that is visible on mobile.</text:p>
        </text:list-item>
        <text:list-item>
          <text:p text:style-name="P74">Create or populate blog articles focused on key service-areas (e.g., “What to check when changing employer”, “Checklist for buying a home in Dorset”) to drive traffic and support SEO.</text:p>
        </text:list-item>
        <text:list-item>
          <text:p text:style-name="P75">Set up branch-specific location pages or landing pages for each office, each with local keywords, map &amp; staff photo.</text:p>
        </text:list-item>
        <text:list-item>
          <text:p text:style-name="P76">Ensure all service pages have unique titles, meta descriptions with keywords, and structural markup (H1, H2…) to support search.</text:p>
        </text:list-item>
        <text:list-item>
          <text:p text:style-name="P77">Add visual elements such as client testimonials (video or photos) to reinforce trust.</text:p>
        </text:list-item>
        <text:list-item>
          <text:p text:style-name="P78">Add or audit accessibility features (contrast, alt-tags, keyboard nav).</text:p>
        </text:list-item>
        <text:list-item>
          <text:p text:style-name="P79">If not already in place: implement analytics tracking for contact-form conversions + goal setting in Google Analytics.</text:p>
        </text:list-item>
        <text:list-item>
          <text:p text:style-name="P80">Review navigation structure and see if any menu items can be grouped or streamlined to reduce cognitive load.</text:p>
        </text:list-item>
      </text:list>
      <text:p text:style-name="Normal"><draw:custom-shape svg:x="0in" svg:y="0in" svg:width="45.51042in" svg:height="0.00139in" draw:z-index="0" draw:id="id3" draw:style-name="a3" draw:name="Horizontal Line 4" text:anchor-type="as-char"><svg:title/><svg:desc/><draw:enhanced-geometry draw:type="non-primitive" svg:viewBox="0 0 21600 21600" draw:enhanced-path="M 0 0 L 21600 0 21600 21600 0 21600 Z N"/></draw:custom-shape></text:p>
      <text:p text:style-name="Normal"><text:span text:style-name="T81">🚀</text:span><text:span text:style-name="T82"><text:s/>Overall summary</text:span></text:p>
      <text:p text:style-name="Normal">The website is in good shape — it looks professional, conveys credibility and covers the key bases for a legal services firm. The foundation is solid.<text:line-break/>However, as competition grows and more clients begin their search online, elevating elements of<text:s/><text:span text:style-name="T83">differentiation</text:span>,<text:s/><text:span text:style-name="T84">mobile speed &amp; UX</text:span>, and<text:s/><text:span text:style-name="T85">content/SEO depth</text:span><text:s/>will help them stand out and convert more effectively.</text:p>
      <text:p text:style-name="Normal">If you like, I can<text:s/><text:span text:style-name="T86">prepare a slide deck</text:span><text:s/>(5–7 slides) summarising this review (with screenshots, bullet points) for your meeting. Would you like me to build that?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2" style:family="text">
      <style:text-properties style:font-name="Courier New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teve Chick</meta:initial-creator>
    <dc:creator>Steve Chick</dc:creator>
    <meta:creation-date>2025-11-24T11:51:00Z</meta:creation-date>
    <dc:date>2025-11-24T13:48:00Z</dc:date>
    <meta:template xlink:href="Normal" xlink:type="simple"/>
    <meta:editing-cycles>1</meta:editing-cycles>
    <meta:editing-duration>PT0S</meta:editing-duration>
    <meta:document-statistic meta:page-count="4" meta:paragraph-count="89" meta:word-count="1179" meta:character-count="7754" meta:row-count="144" meta:non-whitespace-character-count="6664"/>
  </office:meta>
</office:document-meta>
</file>